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184daa" officeooo:paragraph-rsid="00184daa"/>
    </style:style>
    <style:style style:name="P2" style:family="paragraph" style:parent-style-name="Standard">
      <style:text-properties officeooo:rsid="0018bf44" officeooo:paragraph-rsid="0018bf44"/>
    </style:style>
    <style:style style:name="P3" style:family="paragraph" style:parent-style-name="Standard">
      <style:text-properties officeooo:rsid="001b60c9" officeooo:paragraph-rsid="001b60c9"/>
    </style:style>
    <style:style style:name="P4" style:family="paragraph" style:parent-style-name="Standard">
      <style:text-properties officeooo:rsid="001da1be" officeooo:paragraph-rsid="001da1be"/>
    </style:style>
    <style:style style:name="P5" style:family="paragraph" style:parent-style-name="Standard">
      <style:text-properties officeooo:rsid="001f5cfc" officeooo:paragraph-rsid="001f5cfc"/>
    </style:style>
    <style:style style:name="P6" style:family="paragraph" style:parent-style-name="Standard">
      <style:text-properties officeooo:rsid="0020849b" officeooo:paragraph-rsid="0020849b"/>
    </style:style>
    <style:style style:name="T1" style:family="text">
      <style:text-properties officeooo:rsid="0024c11c"/>
    </style:style>
    <style:style style:name="T2" style:family="text">
      <style:text-properties officeooo:rsid="0022e154"/>
    </style:style>
    <style:style style:name="T3" style:family="text">
      <style:text-properties officeooo:rsid="001b60c9"/>
    </style:style>
    <style:style style:name="T4" style:family="text">
      <style:text-properties officeooo:rsid="001a2c48"/>
    </style:style>
    <style:style style:name="T5" style:family="text">
      <style:text-properties officeooo:rsid="00226588"/>
    </style:style>
    <style:style style:name="T6" style:family="text">
      <style:text-properties officeooo:rsid="001aae03"/>
    </style:style>
    <style:style style:name="T7" style:family="text">
      <style:text-properties officeooo:rsid="001d4cda"/>
    </style:style>
    <style:style style:name="T8" style:family="text">
      <style:text-properties officeooo:rsid="001da1be"/>
    </style:style>
    <style:style style:name="T9" style:family="text">
      <style:text-properties officeooo:rsid="00227b3e"/>
    </style:style>
    <style:style style:name="T10" style:family="text">
      <style:text-properties officeooo:rsid="001f5cfc"/>
    </style:style>
    <style:style style:name="T11" style:family="text">
      <style:text-properties officeooo:rsid="00208dc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rihölkkä juostiin 35:nnen kerran 19.<text:span text:style-name="T1">7</text:span>. <text:span text:style-name="T2">Oripään </text:span>Myllykylässä. Järjestelyistä vastasivat Myllykylän Kyläyhdistys, Oripään Urheilijat ja Oripään Vesa. Osallistujia oli tällä kertaa yhteensä 104.</text:p>
      <text:p text:style-name="P2">M hölkkä 8,0 km: 1) Pyry Ilmarine<text:span text:style-name="T3">n </text:span>Vanhalinna 27.36, 2) Jouko Mahlamäki LauttLu 28.00, 3) Luukas Lehtinen IisalmVi 28,13, 4) Markus Välimäki <text:span text:style-name="T2">Kylve</text:span> 29.02, 5) Pasi Koivisto SDR 29.46, 6) Juho Mäki PöytUrh 31.17, 7) Matti Tammi 33.03, 8) Teenu Moisio Nokia 33.32, 9) Joni Kortetjärvi Aura 34.32, 10) Magnus Kevin Tenholan Urheiluseura 34.36, 11) Markku Virta LoimLei 34.46,<text:span text:style-name="T4"> </text:span><text:span text:style-name="T3">1</text:span><text:span text:style-name="T5">2</text:span><text:span text:style-name="T3">) Matti Tuomisto Nokia 35.26. </text:span><text:span text:style-name="T5">13) Pekka Leppänen Mellilä 35.53</text:span><text:span text:style-name="T4"> 14) Miika Vuori Kaarina 36.54, 15) Olli Retulainen Oripää 36.59, 16) Jarkko Mäki PöytUrh 37.08, 17) Niko Nieminen VirttNou 38.35, 18) Sisu Tamminen Tampere 39.02, 19) Akseli Mäkinen Turku 39,09, 20) Pekka Wiik Huittinen 39.20, 21) Karri Paavonen Karvakorva Cycling Club 39.27, 22) Asko Kokkonen Huittinen 39.36, 23) Tero Mäkinen Turku 39.42, 24) </text:span><text:span text:style-name="T6">Harri Näppäri LoimLei 40.03, 25) Timo Saari Sastamala 40.15, 26) Mikko Uusipaikka Paattinen 40.22, 27) Janne Jullenmaa Pori 40.48, 28) Juha Leppänen Kaarina 41,09, 29) Lasse Varjonen VampUrh 42.22, 30) Markku Heikkilä Loimaa 43.41, 31) Harri Elovaara Salo 44.18, 32) Kimmo Rantanen Rautilan Tennisässät 45.28, 33) Jussi Laaksonen Järvelän Avanto 45.57, 34) Heikki Jaakkola Rautilan Tennisässät 48.05, 35) Jorma Tiiri LoimLei 50.21, 36) Tauno Yli-Tuomola MU </text:span><text:span text:style-name="T3">50.33, 37) Kauko Harteva Team Raju 1.04.51, 38) Keijo Lamminpää Raisio 1.04.52, 39) Pentti Saario LoimJa suunnistus 1.13.13, 40) Markku Laurinen MellHuo 1.23.15</text:span></text:p>
      <text:p text:style-name="P3">N hölkkä 8,0 km: 1) Heta Jalonen PIF Ski-Team 31.56, 2) Elma Uusipaikka PöytUrh 35.07, 3) Piia Tuomisto Nokia <text:span text:style-name="T7">35.26, 4) Johanna Tuunainen Helsinki 35.37, 5) Jenni Haapasalo KoskKai 36.20, 6) Sanna Ilmarinen Länsi-Uudenmaan Urh 36.29, 7) Jenni Uusipaikka PöytUrh 39.24, 8) Sari Koivu LiedLu, Turku 39.31, 9) Teija Toivonen PerttPei, 41.11, 10) Camilla Muhonen </text:span><text:span text:style-name="T8">Oripää</text:span><text:span text:style-name="T7"> 41.24, 11) Merja Sätilä-Merta Loimaa 44.03, 12) Emilia Markula Aura 46.07, 13) Suvi Bingham HJK 46.58, 14) </text:span><text:span text:style-name="T9">N</text:span><text:span text:style-name="T7">ina Skinnari Kokemäki 47.33, 15) Ella Bing</text:span><text:span text:style-name="T5">h</text:span><text:span text:style-name="T7">a</text:span><text:span text:style-name="T2">m</text:span><text:span text:style-name="T7"> Viipurin Nyrkkeilijät 53.49, 16) Minja Mäkinen Forssa 56.10, 17) Aino Soro-Paavonen 59.24, 18) Daniella Rinnetmäki </text:span><text:span text:style-name="T8">KarinKu </text:span><text:span text:style-name="T10">5</text:span><text:span text:style-name="T7">9.50, 19) Tuula Mäkilä Forssa 1.05.37</text:span></text:p>
      <text:p text:style-name="P4">P13 1,8 km: 1) Kalle Välimäk<text:span text:style-name="T10">i</text:span> TampPy 6.58, 2) Juho Vainikkala PöytUrh 7.42, 3) Lari Anttila VirttNou <text:span text:style-name="T9">8.14, </text:span>4) Viljami Muhonen OripUrh 8.32, 5) Eetu Tuominen LP 8.39<text:line-break/>P10 1,8 km: 1) Väinö Nepponen VirttNou 8.05, 2) Tuomo Alin SäkUrh 8.15, 3) Eetu Anttila VirttNou 8.25, 4) Leo Ayanoglu LoimLei <text:span text:style-name="T10">8.35</text:span>, 5) Kosti Kivistö VirttNou 9.20, 6) Alvar Lehtinen VirttNou 10.15, 7) Niilo Keskitalo VantHS 10.35, 8) Edvin Pajula Oripää 10.48, 9) Sulo Jalonen OripUrh 11.05, 10) Veikko Toivon<text:span text:style-name="T5">e</text:span>n VirttNou 12.34, 11) Niilo Muhonen OripUrh 13.54, 12) Lukas Ayanoglu <text:span text:style-name="T10">LoimLei 14.42, 13) Aapo Ilmarinen Vanhalinna 19.21</text:span></text:p>
      <text:p text:style-name="P5">T13 1,8 km: 1) Aino Keskitalo VantaanHS 7.41, 2) Iiris Mäkilä OripVe 7.50, 3) Ella Tuunainen Helsinki 8.37, 4) Aino Nepponen VirttNou 8.47, 5) Iiris Paavonen Voimisteluseura Helsinki 9.13, 6) Cera Lehtinen VirttNu 10.15</text:p>
      <text:p text:style-name="P5">T10 1,8 km:1) Ella Keskitalo Vantaan HS 8.01, 2) Iida Tuominen LoimLei 8.19, 3) Kiia Haapasalo KoskKai 8.21, 4) Elena Pajula Oripää 9.06, 5) Veera Vainikkala PöytUrh 9.20, 6) Maisa Mäkilä OripVe 9.26, 7) Seela Jalonen OripUrh 9.29, 8) Iisa Melolinna VirttNou 9.34, 9) Armida Retulainen Oripää 12.28, 10) Matilda Mikkonen OripVe 12.28, 11) Ansa Kulmanen Myllykylä 14.22, 12) He<text:span text:style-name="T9">t</text:span>a Keskitalo Vantaan HS 15.57, 13) Fiona Retulainen Oripää 27.43</text:p>
      <text:p text:style-name="P6">Ilman aikaa holkkään osallistuivat: Sirpa Tamminen OripVe, Riitta Martti LoimJa, Usko Lind Nurmijärvi, Pauli Arbelius <text:span text:style-name="T11">Mitalijäärät</text:span>, RaunoTamminen OripVe, Jorma Mäkilä Myllykylä, <text:s/>Mikko Yli-Jaukkari LoimLei</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i" fo:country="FI"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i" fo:country="FI"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19T15:12:13.358108700</meta:creation-date>
    <dc:date>2026-07-20T08:03:25.867649700</dc:date>
    <meta:editing-duration>PT29M45S</meta:editing-duration>
    <meta:editing-cycles>6</meta:editing-cycles>
    <meta:generator>LibreOffice/26.2.4.2$Windows_X86_64 LibreOffice_project/0229ac93fcf0d7cbc6376066c6f35021cef002dc</meta:generator>
    <meta:document-statistic meta:table-count="0" meta:image-count="0" meta:object-count="0" meta:page-count="1" meta:paragraph-count="7" meta:word-count="558" meta:character-count="3732" meta:non-whitespace-character-count="3180"/>
  </office:meta>
</office:document-meta>
</file>